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1ef54483c255ca46c22f679667940f.png"/>
  <manifest:file-entry manifest:media-type="image/svg+xml" manifest:full-path="Pictures/b24ee377da6269ac946b5c0cdcab8c8f.svg"/>
  <manifest:file-entry manifest:media-type="image/svg+xml" manifest:full-path="Pictures/e0cd47515c6f6730707edb098c7b0d6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a1ef54483c255ca46c22f679667940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22-wiki4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22-wiki4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24ee377da6269ac946b5c0cdcab8c8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24ee377da6269ac946b5c0cdcab8c8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24ee377da6269ac946b5c0cdcab8c8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24ee377da6269ac946b5c0cdcab8c8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24ee377da6269ac946b5c0cdcab8c8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0cd47515c6f6730707edb098c7b0d6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4:13</meta:creation-date>
    <dc:creator>Generated</dc:creator>
    <dc:date>2026-09-05T22::24:13</dc:date>
    <dc:language>en-US</dc:language>
    <meta:editing-cycles>1</meta:editing-cycles>
    <meta:editing-duration>PT0S</meta:editing-duration>
    <dc:title>wiki:dokuwiki</dc:title>
  </office:meta>
</office:document-meta>
</file>